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COLUNA DO OLÁVO </text:p>
      <text:p text:style-name="Standard"/>
      <text:p text:style-name="Standard">BOLA DENTRO </text:p>
      <text:p text:style-name="Standard">A criação de um parque ambiental, junto a antiga área da Favan, é vista pela comunidade de forma positiva. O espaço está em avaliação pela equipe da Secretaria Municipal de Meio Ambiente e se alia a proposta de criação de um viveiro florestal. Além de promover a proteção de uma área de mata nativa, em Linha Ponte Queimada, o espaço promoverá ações educacionais e de suporte às escolas municipais. Também será um espaço para a comunidade buscar maior contato com a natureza. O projeto precisa sair do papel e garantir efetividade. A produção de mudas servirá para reflorestar espaços degradados e as flores serão para emebelezar a cidade. O trabalho, além da equipe da Prefeitura, contará com apoio dos clubes de terceira idade e voluntários. </text:p>
      <text:p text:style-name="Standard"/>
      <text:p text:style-name="Standard">OLHAR PARA O INTERIOR </text:p>
      <text:p text:style-name="Standard">Durante o lançamento da segunda Agrofeira de Venâncio Aires, ficou evidente o potencial agrícola da cidade. Uma das falas de destaque foi a do vice-prefeito, Celso Krämer (PTB), que lembrou o número de propriedades e o olhar da Prefeitura para os agricultores. Segundo ele, o produtor tem vez nos espaços públicos e nas decisões do Governo Municipal. A Agrofeira foi uma demanda da própria classe dos agricultores, para promover debates, seminários e divulgar a diversificação agrícola da cidade. </text:p>
      <text:p text:style-name="Standard"/>
      <text:p text:style-name="Standard">DESABAFO 1</text:p>
      <text:p text:style-name="Standard">Durante o ato solene de posse do novo secretário da segurança, Dário Martins (PSB), a participação o desembargador venâncio-airense, Rinez da Trindade, desabafou. Afirmou que a política na cidade está muito baseada em boatos, de um mesmo grupo. Criticou o ex-prefeito Airton Artus (PDT), por não permitir a sua participação em evento no ano de 2014, em que estaria representando o presidente do Tribunal de Justiça. Ao longo de 30 minutos, afirmou que há anos não era convidado ou entrou na sede do poder Executivo. Elegiou a criação da nova secretaria, questinou a vinda do presídio estadual para Estância Nova e alertou o atual prefeito Giovane Wickert (PSB), que também é alvo de boatos, que podem prejudicar o seu trabalho. </text:p>
      <text:p text:style-name="Standard"/>
      <text:p text:style-name="Standard">DESABAFO 2</text:p>
      <text:p text:style-name="Standard">Após a fala do desembargador, Wickert lamentou os boatos criados sobre projetos e ações do governo. Lembrou que a cidade perde com atitudes que não buscam a unidade. Para o gestor, um governo paralelo foi criado dias após o fim da eleição de 2016, com rede de divulgação de informações falsas, questionamentos sem fundamentos e sem resiliência. “Em outros tempos os perdedores faziam campanha só nas eleições, estamos enfrentando a boataria desde o fim das eleições passadas. A cidade só perde com este tipo de atitude, que não pensa na comunidade e sem no poder pessoal,” afirmou. </text:p>
      <text:p text:style-name="Standard"/>
      <text:p text:style-name="Standard">CLEIVA EM NOVO PARTIDO </text:p>
      <text:p text:style-name="Standard">Atualmente no PDT, a ex-vereadora e ex-presidente da Fenachim, Cleiva Heck, deve deixar o partido. Segundo ela ainda não há definição para qual sigla deve se filiar. <text:s/>Um dos partidos é o PSB, a pedido do prefeito Giovane Wickert. Entretanto, Cleiva afirma que segue avaliando partidos, incluive a Aliança para o Brasil está na mira. A definição deve ocorrer em 2020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ne_20_numbering" style:display-name="Line numbering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offset="0.499cm" style:num-format="1" text:number-position="left" text:increment="1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12-12T19:59:55.55</meta:creation-date>
    <dc:date>2019-12-13T07:15:23.39</dc:date>
    <meta:editing-duration>PT44M34S</meta:editing-duration>
    <meta:editing-cycles>9</meta:editing-cycles>
    <meta:generator>OpenOffice/4.1.3$Win32 OpenOffice.org_project/413m1$Build-9783</meta:generator>
    <meta:document-statistic meta:table-count="0" meta:image-count="0" meta:object-count="0" meta:page-count="1" meta:paragraph-count="11" meta:word-count="498" meta:character-count="3011"/>
  </office:meta>
</office:document-meta>
</file>