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Vereador quer isenção de tributos em troca de vagas nas escolas infantis</text:p>
      <text:p text:style-name="Standard"/>
      <text:p text:style-name="Standard">O vereador Ezequiel Stahl (PTB) prepara legislação prevendo isenções fiscais para escolas de Educação Indantil na rede privada. Em contrapartida, os educandários concederiam ao Município vagas. Para o parlamentar a medida poderiam resultar em diminuição do déficit por matrícolas nas Escolas de Educação do Município. </text:p>
      <text:p text:style-name="Standard">“É uma forma de estimular a criação de vagas a partir de desontos ou isenções de alguns tributos do município. Vamos estudar junto com a Secretaria Municipal da Fazenda a melhor forma de colocar a proposta em prática,” explicou o parlamentar durante seu período de comunicações nesta segunda-feira, 12. </text:p>
      <text:p text:style-name="Standard">Atualmente mais de 110 crianças estão matriculadas em escolas da rede privada. O Município compra vagas em 10 escolas de educação infantil particulares.</text:p>
      <text:p text:style-name="Standard">Ainda em junho a Prefeitura de Venâncio iniciou o processo de chamamento público para credenciamento de escolas infantis. Será feita a contratação de serviços para educação infantil de crianças de quatro meses a três anos, 11 meses e 29 dias. A previsão é de investimentos de R$ 817 mil com o serviço até junho de 2020. Serão contratadas até 180 vagas para nível IA, 360 matrículas para nível IB, 420 vagas para nível II e 240 vagas para nível III.</text:p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Line_20_numbering" style:display-name="Line numbering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offset="0.499cm" style:num-format="1" text:number-position="left" text:increment="1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9-12-12T23:24:27.62</meta:creation-date>
    <dc:date>2019-12-12T23:52:01.31</dc:date>
    <meta:editing-duration>PT27M33S</meta:editing-duration>
    <meta:editing-cycles>3</meta:editing-cycles>
    <meta:generator>OpenOffice/4.1.3$Win32 OpenOffice.org_project/413m1$Build-9783</meta:generator>
    <meta:document-statistic meta:table-count="0" meta:image-count="0" meta:object-count="0" meta:page-count="1" meta:paragraph-count="5" meta:word-count="210" meta:character-count="1293"/>
  </office:meta>
</office:document-meta>
</file>