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text-align="start" style:justify-single-word="false" fo:orphans="2" fo:widows="2" fo:text-indent="0cm" style:auto-text-inden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Comunidade de Cerrito quer garantir utilização de escola desativada</text:p>
      <text:p text:style-name="P1"/>
      <text:p text:style-name="P1">A sessão da Câmara de Vereadores foi realizada em Linha Cerrito, oportunizando melhorias na localidade, com reparos em estradas e demais serviços públicos. Na oportunidade o presidente da comunidade, Marcos Graeff, solicitou apoio dos vereadores para garantir a utilização de um prédio da escola, que anualmente precisa ter o termo de comodato repassado pelo Executivo Municipal. </text:p>
      <text:p text:style-name="P1">“A principal demanda é de repassar a área da escola para a propriedade da associação. Anualmente precisamos buscar a renovação do termo de concessão, mas já investimos no espaço e queremos garantir ele de forma oficial,” destacou. </text:p>
      <text:p text:style-name="P1">Representando a Administração Municipal, o vice-prefeito Celso Krämer (PTB) destacou que a solicitação da comunidade será analisada. “Conseguimos atender a demanda, porque jamais o Município vai tirar esta área da comunidade.”</text:p>
      <text:p text:style-name="P1">Ele também lembrou da parceria com o Legislativo Municipal para garantir recursos. “Se não fosse a parceria com o Legislativo, não teríamos condições de realizar as melhorias no interior. Tiveram o entendimento para antecipar repasses e garantir recursos para diesel.”</text:p>
      <text:p text:style-name="P1">O presidente da Câmara, Eduardo Kappel (PL) afirmou que a vinda do Legislativo para o perímetro rural busca levar melhorias na infraestrutura. “Isso garante melhorias para as comunidades. Há quanto tempo os moradores do interior não viam patrolhas e material nas estradas? Estamos tentando melhorias a infraestrutura.”</text:p>
      <text:p text:style-name="P1"/>
      <text:p text:style-name="P1">CRÉDITO: Guilherme Siebeneichler</text:p>
      <text:p text:style-name="P1">ARQUIVO: Marcos</text:p>
      <text:p text:style-name="P1">LEGENDA: Presidente da Comunidade de Cerrito solicitou solicitou apoio do poder público 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t" fo:country="BR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pt" fo:country="BR" style:letter-kerning="true" style:font-name-asian="SimSun" style:font-size-asian="12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itle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1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2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19-12-12T23:39:08.29</meta:creation-date>
    <meta:document-statistic meta:table-count="0" meta:image-count="0" meta:object-count="0" meta:page-count="1" meta:paragraph-count="9" meta:word-count="238" meta:character-count="1625"/>
    <dc:date>2019-12-12T23:40:04.21</dc:date>
    <meta:editing-duration>PT56S</meta:editing-duration>
    <meta:editing-cycles>1</meta:editing-cycles>
    <meta:generator>OpenOffice/4.1.3$Win32 OpenOffice.org_project/413m1$Build-9783</meta:generator>
  </office:meta>
</office:document-meta>
</file>