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Desafio do novo secretário municipal será ampliar segurança no interior</text:p>
      <text:p text:style-name="Standard">Posse de Dário Martins como titular da pasta ocorreu nesta quinta-feira, 12, na presença de lideranças estaduais e regionais. Ampliação da rede de videomonitoramento é uma das metas</text:p>
      <text:p text:style-name="Standard"/>
      <text:p text:style-name="Standard">Oficialmente a nova secretaria municipal de Segurança, foi formada com a nomeação do primeiro secretário titular. Dário dos Santos Martins (PSB) foi empossado nesta quinta-feira, 12, e projeta as primeiras ações para garantir apliação da segurança no Município. Além da criação de fiscalização armada, a pasta deve trabalhar na ampliação do sistema de videomonitoramento. </text:p>
      <text:p text:style-name="Standard">Uma das propostas defendidas pela Administração Municipal é de instalar câmeras na sede dos distritos. “Este é um projeto que estamos avaliando e buscando formas de contemplar. É uma forma de ampliar a segurança para as comunidades do interior, a área urbana de Venâncio terá 120 quilômetros quadrados monitorados por meio eletrônico,” argumenta Martins. </text:p>
      <text:p text:style-name="Standard">Conforme o prefeito Giovane Wickert (PSB) a nova estrutura administrativa busca se aliar as forças de segurança. “É um novo braço para a gestão da segurança no nosso município. Estamos alinhando a busca por recursos e ampliar dos serviços. Hoje as principais demandas da comunidade são: educação, saúde e segurança,” destaca. </text:p>
      <text:p text:style-name="Standard"/>
      <text:p text:style-name="Standard">CÍVICO-MILITAR</text:p>
      <text:p text:style-name="Standard">O ato solene contou com a participação do deputado estadual Coronel Zucco (PSL). O parlamentar é uma das principais lideranças do estado no alinhamento das escolas cívico-militares. A escola municipal Cidade Nova, junto com a comunidade escolar encaminhou a demanda e busca tranformar o educandário ao modelo. Na oportunidade, o parlamentar destacou que irá manter a atuação buscando direcionar ao município uma unidade. </text:p>
      <text:p text:style-name="Standard">Conforme o prefeito, a documentação já foi encaminhada e atualmente é aduardado os recuros para implantação. “Peço ao deputado que encaminhe essa demanda e busque destinar recursos ao município para isso.”</text:p>
      <text:p text:style-name="Standard">Zucco destacou que a cidade possui potencial para receber uma escola do tipo. “Vamos ser os representantes de Venâncio junto ao Estado para garantir uma unidade ao município,” afirmou. </text:p>
      <text:p text:style-name="Standard"/>
      <text:p text:style-name="Standard">CRÉDITO: Guilherme Siebeneichler</text:p>
      <text:p text:style-name="Standard">ARQUIVO: posse dário</text:p>
      <text:p text:style-name="Standard">LEGENDA:Evento de posse do novo secretário contou com a presença de representantes da segurança pública, entidades, Judiciário, Legislativo e Executiv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Line_20_numbering" style:display-name="Line numbering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offset="0.499cm" style:num-format="1" text:number-position="left" text:increment="1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9-12-12T18:57:00.17</meta:creation-date>
    <dc:date>2019-12-12T19:56:39.38</dc:date>
    <meta:editing-duration>PT59M41S</meta:editing-duration>
    <meta:editing-cycles>3</meta:editing-cycles>
    <meta:generator>OpenOffice/4.1.6$Win32 OpenOffice.org_project/416m1$Build-9790</meta:generator>
    <meta:document-statistic meta:table-count="0" meta:image-count="0" meta:object-count="0" meta:page-count="1" meta:paragraph-count="12" meta:word-count="347" meta:character-count="2333"/>
  </office:meta>
</office:document-meta>
</file>