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alibri" svg:font-family="Calibri, Arial, Helvetica, sans-serif"/>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margin-left="0cm" fo:margin-right="0cm" fo:text-align="start" style:justify-single-word="false" fo:orphans="2" fo:widows="2" fo:text-indent="0cm" style:auto-text-indent="false"/>
    </style:style>
    <style:style style:name="P2" style:family="paragraph" style:parent-style-name="Standard">
      <style:paragraph-properties fo:margin-left="0cm" fo:margin-right="0cm" fo:text-align="start" style:justify-single-word="false" fo:orphans="2" fo:widows="2" fo:text-indent="0cm" style:auto-text-indent="false"/>
      <style:text-properties fo:font-weight="bold" style:font-weight-asian="bold" style:font-weight-complex="bold"/>
    </style:style>
    <style:style style:name="T1" style:family="text">
      <style:text-properties fo:font-variant="normal" fo:text-transform="none" fo:color="#000000" style:text-line-through-style="none" style:font-name="Calibri" fo:letter-spacing="normal" fo:font-style="normal" style:text-underline-style="none" fo:font-weight="normal" style:text-blinking="false"/>
    </style:style>
    <style:style style:name="T2" style:family="text">
      <style:text-properties fo:font-variant="normal" fo:text-transform="none" fo:color="#000000" style:text-line-through-style="none" style:font-name="Calibri" fo:letter-spacing="normal" fo:font-style="normal" style:text-underline-style="none" style:text-blinking="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text:span text:style-name="T2">Vereadores rejeitam venda de área verde no bairro Cidade Alta</text:span></text:p>
      <text:p text:style-name="P1"><text:span text:style-name="T1">Maioria dos parlamentares não concordou com destinação da área total para venda. Comunidade da localidade buscava parte da área para criar espaço de lazer</text:span></text:p>
      <text:p text:style-name="P1"><text:a xlink:type="simple" xlink:href="javascript:;" text:style-name="Internet_20_link" text:visited-style-name="Visited_20_Internet_20_Link"><text:span text:style-name="T1"/></text:a></text:p>
      <text:p text:style-name="P1"><text:span text:style-name="T1">O principal projeto de lei votado nesta segunda-feira, 12, na comunidade de Linha Cerrito, durante sessão interiorizada, envolveu autorização para colocar à venda uma área verde localizada no bairro Cidade Alta. A medida dependia de aprovação na Câmara de Vereadores, porém, apenas dois parlamentares foram favoráveis. </text:span></text:p>
      <text:p text:style-name="P1"><text:span text:style-name="T1">Votaram contra: : André Puthin (MDB), Izaura Bergmann Landim (MDB), Ciro Fernandes (PSC), Sid Ferreira (PDT,) Ana Cláudia do Amaral Teixeira (PDT), Tiago Quintana (PDT), Nelsoir Battisti (PSD), Clécio Espíndola (PTB), Gilberto dos Santos (PTB), José da Rosa (PSD) e Helena da Rosa (MDB). Favoráveis votaram somente a vereadora Sandra Wagner (PSB) e Ezequiel Stahl (PTB). O vereador Adelânio Ruppenthal (PSB) não esteve na sessão. </text:span></text:p>
      <text:p text:style-name="P1"><text:span text:style-name="T1">A lider de governo detacou que a venda do imóvel teria parte dos recursos aplicadas também na ajuda financeira do Hospital São Sebastião Márti. “Esta área, apesar de contar com alguns cuidados da comunidade, possui apenas um acesso e se a venda for concluída poderemos destinar 25% do valor para o HSSM,” explicou Sandra. </text:span></text:p>
      <text:p text:style-name="P1"><text:span text:style-name="T1">Em contraponto, Nelsoir Battisti (PSD), destacou que a venda não é unânime entre os moradores da região. “</text:span><text:span text:style-name="Emphasis"><text:span text:style-name="T1">Os moradores daquela região merecem melhorias na área verde, já que teriam a perda deste espaço. Quem tem interesse em comprar, quer deixar um espaço para a comunidade, mas isso precisa estar na legislação. Podemos conversar para mudar ou alterar a lei.”</text:span></text:span></text:p>
      <text:p text:style-name="P1"><text:span text:style-name="Emphasis"><text:span text:style-name="T1">O terreno possui 2.739,9 metros quadrados e tem avaliação de R$ 610 mil. A venda precisa de aprovação da Câmara de Vereadores. Ao longo dos últimos anos a Prefeitura de Venâncio Aires tem disponibilizado áreas públicas para venda, em função da situação orçamentária. </text:span></text:span>Entretanto, por conta da desaceleração econômica, alguns terrenos não possui interessados. O lote atual possui acesso pela rua Osmar Armindo Puthin. O Município deve refazer a legislação e encaminhar para votação em 2020. </text:p>
      <text:p text:style-name="P1"><text:a xlink:type="simple" xlink:href="javascript:;" text:style-name="Internet_20_link" text:visited-style-name="Visited_20_Internet_20_Link"><text:span text:style-name="T1"/></text:a></text:p>
      <text:p text:style-name="P1"><text:span text:style-name="T1">CRÉDITO: Guilherme Siebeneichler</text:span></text:p>
      <text:p text:style-name="P1"><text:span text:style-name="T1">ARQUIVO: sessão cmva</text:span></text:p>
      <text:p text:style-name="P1"><text:span text:style-name="T1">LEGENDA: Apenas dois vereadores foram favoráveis a venda do lot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alibri" svg:font-family="Calibri, Arial, Helvetica, sans-serif"/>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t" fo:country="B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pt" fo:country="BR"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itle"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19-12-12T23:23:57.09</meta:creation-date>
    <meta:document-statistic meta:table-count="0" meta:image-count="0" meta:object-count="0" meta:page-count="1" meta:paragraph-count="10" meta:word-count="350" meta:character-count="2251"/>
    <dc:date>2019-12-12T23:24:24.91</dc:date>
    <meta:editing-duration>PT28S</meta:editing-duration>
    <meta:editing-cycles>1</meta:editing-cycles>
    <meta:generator>OpenOffice/4.1.3$Win32 OpenOffice.org_project/413m1$Build-9783</meta:generator>
  </office:meta>
</office:document-meta>
</file>